
<file path=META-INF/manifest.xml><?xml version="1.0" encoding="utf-8"?>
<ns0:manifest xmlns:ns0="urn:oasis:names:tc:opendocument:xmlns:manifest:1.0" ns0:version="1.3">
  <ns0:file-entry ns0:full-path="/" ns0:version="1.3" ns0:media-type="application/vnd.oasis.opendocument.text"/>
  <ns0:file-entry ns0:full-path="Configurations2/" ns0:media-type="application/vnd.sun.xml.ui.configuration"/>
  <ns0:file-entry ns0:full-path="manifest.rdf" ns0:media-type="application/rdf+xml"/>
  <ns0:file-entry ns0:full-path="meta.xml" ns0:media-type="text/xml"/>
  <ns0:file-entry ns0:full-path="settings.xml" ns0:media-type="text/xml"/>
  <ns0:file-entry ns0:full-path="Thumbnails/thumbnail.png" ns0:media-type="image/png"/>
  <ns0:file-entry ns0:full-path="styles.xml" ns0:media-type="text/xml"/>
  <ns0:file-entry ns0:full-path="content.xml" ns0:media-type="text/xml"/>
  <ns0:file-entry ns0:full-path="layout-cache" ns0:media-type="application/binary"/>
</ns0:manifest>
</file>

<file path=content.xml><?xml version="1.0" encoding="utf-8"?>
<office:document-content xmlns:fo="urn:oasis:names:tc:opendocument:xmlns:xsl-fo-compatible:1.0" xmlns:office="urn:oasis:names:tc:opendocument:xmlns:office:1.0" xmlns:officeooo="http://openoffice.org/2009/office" xmlns:style="urn:oasis:names:tc:opendocument:xmlns:style:1.0" xmlns:svg="urn:oasis:names:tc:opendocument:xmlns:svg-compatible:1.0" xmlns:text="urn:oasis:names:tc:opendocument:xmlns:text:1.0" office:version="1.3">
  <office:scripts/>
  <office:font-face-decls>
    <style:font-face style:name="serif" svg:font-family="serif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style:writing-mode="lr-tb"/>
      <style:text-properties style:font-name="Liberation Serif" officeooo:paragraph-rsid="001d3190"/>
    </style:style>
    <style:style style:name="P2" style:family="paragraph" style:parent-style-name="Standard">
      <style:paragraph-properties style:writing-mode="lr-tb"/>
      <style:text-properties style:font-name="Liberation Serif" fo:font-size="12pt" officeooo:paragraph-rsid="001d3190" style:font-size-asian="12pt" style:font-size-complex="12pt"/>
    </style:style>
    <style:style style:name="P3" style:family="paragraph" style:parent-style-name="Standard">
      <style:paragraph-properties style:writing-mode="lr-tb"/>
      <style:text-properties style:font-name="Liberation Serif" fo:font-size="12pt" fo:font-weight="bold" officeooo:paragraph-rsid="001d3190" style:font-size-asian="12pt" style:font-weight-asian="bold" style:font-size-complex="12pt" style:font-weight-complex="bold"/>
    </style:style>
    <style:style style:name="T1" style:family="text">
      <style:text-properties style:font-name="serif"/>
    </style:style>
    <style:style style:name="T2" style:family="text">
      <style:text-properties style:font-name="serif" fo:font-size="19.5pt"/>
    </style:style>
    <style:style style:name="T3" style:family="text">
      <style:text-properties style:font-name="serif" fo:font-size="12pt" style:font-size-asian="12pt" style:font-size-complex="12pt"/>
    </style:style>
    <style:style style:name="T4" style:family="text">
      <style:text-properties style:font-name="serif" fo:font-size="12pt" officeooo:rsid="001d3190" style:font-size-asian="12pt" style:font-size-complex="12pt"/>
    </style:style>
    <style:style style:name="T5" style:family="text">
      <style:text-properties style:font-name="serif" fo:font-size="12pt" fo:font-weight="bold" style:font-size-asian="12pt" style:font-weight-asian="bold" style:font-size-complex="12pt" style:font-weight-complex="bold"/>
    </style:style>
    <style:style style:name="T6" style:family="text">
      <style:text-properties style:font-name="serif" officeooo:rsid="001d3190"/>
    </style:style>
    <style:style style:name="T7" style:family="text">
      <style:text-properties style:font-name="serif" fo:font-weight="bold" style:font-weight-asian="bold" style:font-weight-complex="bold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officeooo:rsid="001d3190" style:font-size-asian="12pt" style:font-size-complex="12pt"/>
    </style:style>
    <style:style style:name="T10" style:family="text">
      <style:text-properties fo:font-size="12pt" fo:font-weight="bold" style:font-size-asian="12pt" style:font-weight-asian="bold" style:font-size-complex="12pt" style:font-weight-complex="bold"/>
    </style:style>
    <style:style style:name="T11" style:family="text">
      <style:text-properties fo:font-size="19.5pt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officeooo:rsid="001d319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1">Konkretes Awareness-Konzept zur Jugendbegegnung</text:span><text:line-break/>„<text:span text:style-name="T11">Menschenrechte in Zeiten des Krieges. Reflexionen zu Demokratie</text:span><text:line-break/><text:span text:style-name="T11">und Asyl“</text:span><text:line-break/><text:span text:style-name="T8">4.10. bis 11.10. in Berlin<text:line-break/></text:span></text:p>
      <text:p text:style-name="P1"><text:span text:style-name="T10">Inhalt:</text:span><text:span text:style-name="T8"><text:line-break/>1. Vor der Jugendbegegnung<text:line-break/>2. Ankunft am Mittwoch<text:line-break/>3. Donnerstag, erster richtiger Programmtag<text:line-break/>4. Räumlichkeiten<text:line-break/>5. Schöneweide<text:line-break/>6. Problemzeiten für Awareness-Team anheuern<text:line-break/>7. Rauswürfe und Abbruch<text:line-break/>8. Polizei<text:line-break/>9. Sicherer Raum<text:line-break/>10. Tägliche Reflektionsrunden<text:line-break/>11. Auswertungsrunde am Ende<text:line-break/>12. Interne Orgagruppenbedürfnisse<text:line-break/></text:span></text:p>
      <text:p text:style-name="P1"><text:span text:style-name="T10">1. Vor der Jugendbegegnung</text:span><text:span text:style-name="T8"><text:line-break/>- Zimmerwünsche von den Teilis abfragen. Mit Beispielen fragen, z.B. mit was für Geschlechter<text:line-break/>wollt ihr ein Zimmer teilen?<text:line-break/>- Allergien von Teilis abfragen<text:line-break/>- an alle Teilis Flyer schicken, der GANZ KURZ Awareness erklärt<text:line-break/>- mit Olga reden: Ist sie die ganze Jugendbegegnung da und ist sie Ansprechperson für die Leute?<text:line-break/>- mit Übersetzer*innen klären, wie sie damit umgehen sollen, wenn Leute z.B. misgendern<text:line-break/>- Duschvorhänge und Stangen besorgen für den Eingang zu den Duschen<text:line-break/>- Pavillion leihen<text:line-break/>- Erste-Hilfe-Kasten, Ibuprofen, Paracetamol, Aspirin Complex<text:line-break/>- ausreichend Hygieneartikel in Badezimmer (und noch Kondome mit rein packen in die<text:line-break/>Hygienebox)<text:line-break/>- Fragen, ob es eine Möglichkeit für rollstuhlgerechte Toilette gibt<text:line-break/>- Workshop antislawischer Rassismus<text:line-break/>- ... kein Anspruch auf Vollständigkeit, in den folgenden Abschnitten stehen auch Dinge, die<text:line-break/>Vorbereitung brauchen<text:line-break/></text:span></text:p>
      <text:p text:style-name="P1"><text:span text:style-name="T10">2. Ankunft am Mittwoch</text:span><text:span text:style-name="T8"><text:line-break/>- jedes Zimmer ist mit dem Programmplan ausgestattet<text:line-break/>- Infotisch am Einlass<text:line-break/>- Daten erfassen, Unterschriftenlisten ausfüllen lassen<text:line-break/>- Tickets einscannen, ausdrucken, abheften<text:line-break/>- Fahrtkosten erstatten oder Liste machen, wer wie viel Geld überwiesen bekommt<text:line-break/>- Namensschilder mit Pronomen<text:line-break/>- Einem Zimmer zuweisen (vorher schon per Mail abklären, auf was für Zimmer die Leute wollen,<text:line-break/>Namensschildchen an die Zimmertüren)<text:line-break/>- Startnummer für Rallye zuweisen (wenn vier Leute mit der selben Nummer da sind geht's los mit<text:line-break/>Rallye spielen)<text:line-break/>- Handynummern und E-Mail-Adressen klarmachen für Erreichbarkeit und</text:span></text:p>
      <text:p text:style-name="P2"><text:soft-page-break/>Telegram-Gruppe erstellen, wir finden Telegram problematisch, Olga fragen ob die was anderes als<text:line-break/>Telegram haben<text:line-break/>- Fotokonsens einholen<text:line-break/>- Den Leuten einen Zettel mit Aufgaben für eine Rallye in die Hand drücken: "Findet die Toilette.<text:line-break/>Findet das REWE. Sprecht in der Gruppe über die Poster zu Definitionsmacht, etc."<text:line-break/>- Dinge, die Leute in der Rallye entdecken sollten:<text:line-break/>- Kummerkasten<text:line-break/>- Los für Repro-Aufgaben (vor dem Essen ziehen Leute ein los und können dann beim Abendessen<text:line-break/>miteinander Repro-Aufgaben tauschen, wenn sie mit ihrem Los unzufrieden sind)<text:line-break/>- am Mittwoch kein Alkohol, am Donnerstag morgen gemeinsam eine Vereinbarung treffen<text:line-break/>- Waldbrandgefahr erklären<text:line-break/>- Wildschweine aussperren erklären<text:line-break/>- lustiges Kennenlernspiel (z.B. Autogrammjagd) verknüpft mit Tuschelrunden (Wer bin ich?<text:line-break/>Warum bin ich hier? Was erwarte ich von der Jugendbegegnung?)<text:line-break/>- Autogrammjagd erklärt: https://starkmacher.eu/fileadmin/user_upload/benutzerdaten/projekte/<text:line-break/>GrenzenLOS/Toolkit_GrenzenLos.pdf<text:line-break/>- Abendessen (Lose für Repro-Aufgaben können hier ausgetauscht werden)<text:line-break/>- Dann Tuschelrunden zu 2-3 Kennenlern-fragen und 3-4 Awareness-Fragen (z.B. "Was erwarte ich<text:line-break/>vom Umgang miteinander?") Was bedeutet es, wenn ich mich so und so verhalte? (z.B.<text:line-break/>zurückziehe, sehr aufgedreht bin usw., welchen Umgang mit mir wünsche ich mir dann?)<text:line-break/>-Was brauche ich, wenn es mir schlecht geht?<text:line-break/>- Trigger sammeln: anonym auf Zettel schreiben - dann gesammelt Gruppe informieren +<text:line-break/>Referent*innen von außerhalb<text:line-break/>- Bei Tuschelrunden Zettel schreiben und an die Wand kleben (gleich clustern)<text:line-break/>- Leuten sagen, dass sie mit ihren Zimmerpartner*innen reden sollen über ihre Bedürfnisse im<text:line-break/>Zimmer. Entweder am ersten Tag in der Gruppe oder vorher Orga-Team-intern: Wie geben wir<text:line-break/>Feedback? - Wie kommunizieren wir miteinander? jeweils: ohne zu verletzen/um wirklich<text:line-break/>verstanden zu werden<text:line-break/></text:p>
      <text:p text:style-name="P2"><text:span text:style-name="T12">3. Donnerstag, erster richtiger Programmtag</text:span><text:line-break/>- Leuten das Haus erklären und wo sie was finden, diesmal ohne Rallye-Spiel<text:line-break/>- nochmal kennenlernen mit lustigem Kennenlernspiel (halbe Stunde). Zum Beispiel "Wirbel"<text:line-break/>(Teilis in zwei rotierenden Kreisen, damit sich zufällig Paare finden). Dann werden in jeder Runde<text:line-break/>Kennenlernfragen von der Moderation vorgegeben.<text:line-break/>- Warum bist du hier?<text:line-break/>- Was sind deine Erwartungen an die Woche?<text:line-break/>- Wichtigste Tag im Leben?<text:line-break/>- Glücklichste Tag im Leben?<text:line-break/>- Worauf bist du stolz?<text:line-break/>- Was hilft mir gegen Stress?<text:line-break/>- Input zu was ist Awareness? Was ist Definitionsmacht?<text:line-break/>Etc. p. p. Soll b-aware machen<text:line-break/>- Pause<text:line-break/>- Partizipativer Teil des Awareness-Workshops<text:line-break/>- Leute dazu motivieren, Scheißverhalten anzusprechen<text:line-break/>- Wie kann ich Dinge ansprechen? Was für unterschiedliche Optionen gibt es? Das sollte jemand<text:line-break/>von uns erklären<text:line-break/>- Zimmergenoss*innen<text:line-break/>- Leute die wollen, kriegen nen Buddy über Buddy-Börse<text:line-break/>- prinzipiell jede*n ansprechen, den*die man für geeignet hält<text:line-break/>- Leute aus der Orga (Doofland und Belarus)<text:line-break/>- bei Party Awareness-Team</text:p>
      <text:p text:style-name="P2"><text:soft-page-break/>haben wir außerhalb von Party 2 Menschen, die sich verantwortlich für Awareness fühlen? Evtl.<text:line-break/>proaktiv auf Leute zugehen, wenn da grad was im Argen scheint? Generell auf empfindliche<text:line-break/>Situationen achten und ansprechen, wenn ihnen was doofes auffällt? sinnvoll, dabei mind. 2-<text:line-break/>geschlechtlich<text:line-break/>- Mail &amp; Telefon<text:line-break/>- Kummerkasten<text:line-break/>- Beschwerdewand (groß und unübersehbar machen, in die Reflektion aufnehmen)<text:line-break/>- Murmelrunden in den Reflektionsabenden?<text:line-break/>- Benennen, dass auch wir aus der Orga Täter*innen sein können und man uns genauso ansprechen<text:line-break/>darf und soll<text:line-break/>- Was ist eine angemessene Reaktion darauf, wenn Scheißverhalten kritisiert wird?<text:line-break/>- b-aware für Workshop anfragen<text:line-break/></text:p>
      <text:p text:style-name="P2"><text:span text:style-name="T12">4. Räumlichkeiten</text:span><text:line-break/>- Toiletten umlabeln ("Women, trans &amp; genderqueer" und "All gender"). Wenn es keine Stehklos<text:line-break/>gibt, dann sind einfach alle Klos "All gender". Vermutlich gibt es aber Stehklos, eine FLINTA*<text:line-break/>Toilette wegen Schutzraum<text:line-break/>- Plakate zu Definitionsmacht und Diskriminierungsformen<text:line-break/>- Duschampel (Vor dem in die Dusche gehen, können Leute mit einer Wäscheklammer<text:line-break/>signalisieren, welche Leute reindürfen, z.B. "nur Freund*innen von Lara" oder "Kann jede*r mit<text:line-break/>dazu" oder "FLINTA* only". Ein paar vorbereitete Felder und leere Plätze für was auch immer den<text:line-break/>Leuten einfällt)<text:line-break/>- Müssen uns noch um Duschvorhänge kümmern, da man voll in die Duschen gucken kann, wenn<text:line-break/>man die Tür zu den Klos öffnet<text:line-break/></text:p>
      <text:p text:style-name="P2"><text:span text:style-name="T12">5. Schöneweide</text:span><text:line-break/>- Museum Schöneweide könnte emotional belastend sein, deswegen Zeit für ausreichend Reflexion<text:line-break/>eingeplant<text:line-break/>- für die Reflexionsrunde Dave vom Vorstand anfragen<text:line-break/>- zuerst viel Tuschelrunde dazu, wie es war, soll die Leute dazu bringen, ins Reden zu kommen und<text:line-break/>nach und nach mit ihren Gefühlen rauszurücken<text:line-break/>- danach in großer Runde sprechen und durch die Tuschelrunde gibt es hohe Akzeptanz für<text:line-break/>emotionale Statements<text:line-break/>- wenn die Leute einfach gut gelaunt sind und gar nicht so emotional betroffen, hatten wir einfach<text:line-break/>eine lange, nette, gute Auswertungsrunde<text:line-break/></text:p>
      <text:p text:style-name="P2"><text:span text:style-name="T12">6. Problemzeiten: Awareness-Team anheuern</text:span><text:line-break/>- zu folgenden Anlässen fragen wir b-aware für Awareness-Schichten an:<text:line-break/>- Party<text:line-break/>- Aktion und Bundestag<text:line-break/></text:p>
      <text:p text:style-name="P3">7. Rauswürfe und Abbruch</text:p>
      <text:p text:style-name="P1"><text:span text:style-name="T8">- </text:span><text:span text:style-name="T9">W</text:span>ir behalten uns vor Menschen, die sich (extrem) scheiße Verhatlen rauszuschmeißen<text:line-break/>z.B.: Vergewaltigung, sexualisierte Gewalt, physische Gewalt, Bedrohung</text:p>
      <text:p text:style-name="P2">- Wenn eine betroffene Person das fordert, wird jemand rausgeschmissen.<text:line-break/>Wenn eine betroffene Person das fordert, wird die Jugendbegegnung abgebrochen<text:line-break/>- Wir kümmern uns darum, dass die Personen, die gehen müssen, nach Hause kommen<text:line-break/>- Auch wenn gefordert wird, dass wer von uns gehen muss, hat die Person zu gehen. Wenn die<text:line-break/>Person das nicht einsieht, haben die anderen gefälligst Druck zu machen, bis die Person geht<text:line-break/>- Gibt einen Unterschied zwischen Abbruch des Programms bei weiterer Bearbeitung des Konflikts<text:line-break/>und hartem Abbruch mit sofortiger Abreise aller am nächsten Tag:<text:line-break/><text:soft-page-break/>- Wenn irgendwie möglich, dann bevorzugt den Konflikt bearbeiten, aber richtig krass aufpassen, ob<text:line-break/>das gerade wirklich sinnvoll ist und im Zweifel abbrechen, bevor sich die Leute zerfleischen</text:p>
      <text:p text:style-name="P2">- die Macht über die Entscheidung zu Abbrüchen liegt de jure bei uns (laut Bürgerlichen<text:line-break/>Gesetzbuch (BGB) beim Verein und seinen Vorstand), in die Entscheidungen auch Olga und Alex<text:line-break/>krass einbeziehen</text:p>
      <text:p text:style-name="P2"/>
      <text:p text:style-name="P2"><text:span text:style-name="T12">8. Polizei</text:span><text:line-break/>- Wenn die betroffene Person das will, rufen wir die Polizei<text:line-break/>- versuchen, dass die Umstände zu möglichst wenig problematischen Situationen führen (Cops nicht<text:line-break/>direkt in die Hütte einladen, sondern an die nächste Straßenecke, bei rassistischen Verhalten<text:line-break/>intervenieren, etc.) bzw. dorthin, wo die betroffene Person sie gerne hätte? oder ist die Idee, dass ein<text:line-break/>unbeteiligter Mensch die an der Ecke empfängt und die Situation erklärt und dann getan wird, was<text:line-break/>die betroffene Person sich wünscht?<text:line-break/>- können nicht jedes Problem in der Welt verhindern, aber der betroffenen Person einzureden, dass<text:line-break/>sie nicht die Cops rufen darf, ist keine geeignete Option.</text:p>
      <text:p text:style-name="P3"/>
      <text:p text:style-name="P2"><text:span text:style-name="T12">9. Sicherer Raum</text:span><text:line-break/>- Gemeinschaftsraum 3 als Sicherer Raum zum mal alleine sein können<text:line-break/>(siehe hier: https://www.haus-am-wannsee.de/wp-content/uploads/2020/01/202_Raumplan.jpg )<text:line-break/>- Bekommt auch so ein Ampelsystem wie die Duschen<text:line-break/>- Taschentücher, Paracetamol, Ibuprofen, Papier und Stift zum Dinge aufschreiben, Süßigkeiten<text:line-break/>- Informationen zu Awareness (Konzept, Telefonnummern, die man anrufen kann, etc.)<text:line-break/>- abschließbar?<text:line-break/>- Gibt es einen Zweitschlüssel? Wenn ja, machen wir das transparent. Benutzen wir nur, wenn da<text:line-break/>jemand seit Stunden drin ist und auf mehrfaches und zunehmend lauter werdendes Klopfen kein<text:line-break/>Lebenszeichen kommt. Wenn es keinen Zweitschlüssel gibt, treten wir in so einem Fall halt notfalls<text:line-break/>die Tür ein<text:line-break/>- Hat der Raum Vorhänge an den Fenstern?</text:p>
      <text:p text:style-name="P2"/>
      <text:p text:style-name="P2"><text:span text:style-name="T12">10. Tägliche Reflektionsrunden</text:span><text:line-break/>- Jedes Mal leitet wer anders an<text:line-break/>- Punkte kleben<text:line-break/>- Flipcharts mit Dingen, die ausgewertet werden sollen, wo Leute mit Klebchen auf einer Skala<text:line-break/>bewerten können:<text:line-break/>- Wie geht's mir?<text:line-break/>- Wie war das essen?<text:line-break/>- Wie interessant war das Programm?<text:line-break/>- Programm: zu viel oder zu wenig?<text:line-break/>- Murmelrunden:<text:line-break/>- Was war (heute) gut?<text:line-break/>- Was war (heute) schlecht?<text:line-break/>- Was war interessant?<text:line-break/>- Was nehme ich mit?<text:line-break/>- Was hätte ich verbessern können?<text:line-break/>- Was hat gefehlt?<text:line-break/>- Beschwerdewand<text:line-break/>- Random thoughts Wand</text:p>
      <text:p text:style-name="P2"/>
      <text:p text:style-name="P2"><text:span text:style-name="T12">11. Auswertungsrunde am Ende</text:span><text:line-break/>- Wir klären ab, dass alle ein Device haben und alle Zugriff auf das Auswertungstool der EVZ<text:line-break/>haben<text:line-break/>- Beschwerdewand und Punktewände hängen im Raum. Wir fordern die Leute auf, sich das<text:line-break/><text:soft-page-break/>nochmal alles anzugucken und zu vergegenwärtigen<text:line-break/>- Erwartungen aus Wirbelspiel am ersten Tag nochmal angucken und reflektieren</text:p>
      <text:p text:style-name="P2">- Plakate mit Fragen, die Leute schriftlich beantworten sollen<text:line-break/>- Bester Moment?<text:line-break/>- Schlechtester Moment?<text:line-break/>- Was nehme ich hieraus mit?<text:line-break/>- Was habe ich gelernt?<text:line-break/>- Was würde ich verbessern?<text:line-break/>- Wurden meine Erwartungen an die Jugendbegegnung erfüllt? Was hat gefehlt? Was kam zu kurz?<text:line-break/>- Würde ich so was nochmal machen?</text:p>
      <text:p text:style-name="P2"/>
      <text:p text:style-name="P2"><text:span text:style-name="T12">12. Interne Orgagruppenbedürfnisse</text:span><text:line-break/>- Am Abend vor der Aktion länger beieinander einchecken und Orga-Plenum machen<text:line-break/>- jeden Tag pünktlich beim Frühstück sein<text:line-break/>- fünf bis zehn Minuten Plenum im Stehen<text:line-break/>- danach nicht zusammen rumcliquen sondern zum Frühstück auch zu anderen setzen<text:line-break/>- wenn wir mehr Zeit brauchen, dann wäre hier ein guter Zeitpunkt, ein Krisenplenum einzuberufen<text:line-break/>und dazu einen geeigneten Slot im Progr<text:span text:style-name="T13">amm zu finden</text:span></text:p>
    </office:text>
  </office:body>
</office:document-content>
</file>

<file path=styles.xml><?xml version="1.0" encoding="utf-8"?>
<office:document-styles xmlns:draw="urn:oasis:names:tc:opendocument:xmlns:drawing:1.0" xmlns:fo="urn:oasis:names:tc:opendocument:xmlns:xsl-fo-compatible:1.0" xmlns:loext="urn:org:documentfoundation:names:experimental:office:xmlns:loext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office:version="1.3">
  <office:font-face-decls>
    <style:font-face style:name="serif" svg:font-family="serif"/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none" style:letter-kerning="true" style:font-name-asian="Noto Serif CJK SC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none" style:letter-kerning="true" style:font-name-asian="Noto Serif CJK SC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linenumbering-configuration text:number-lines="false" text:offset="0.499cm" style:num-format="1" text:number-position="left" text:increment="5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